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7800000078CB39B8F5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paragraph-rsid="0011a310"/>
    </style:style>
    <style:style style:name="P2" style:family="paragraph" style:parent-style-name="Horizontal_20_Line">
      <style:text-properties officeooo:paragraph-rsid="00112358"/>
    </style:style>
    <style:style style:name="P3" style:family="paragraph" style:parent-style-name="Standard">
      <style:text-properties officeooo:paragraph-rsid="00112358"/>
    </style:style>
    <style:style style:name="P4" style:family="paragraph" style:parent-style-name="Standard">
      <style:text-properties fo:font-size="16pt" fo:font-weight="bold" officeooo:paragraph-rsid="00112358" style:font-size-asian="16pt" style:font-weight-asian="bold" style:font-size-complex="16pt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size="16pt" fo:font-weight="bold" officeooo:paragraph-rsid="00112358" style:font-size-asian="16pt" style:font-weight-asian="bold" style:font-size-complex="16pt" style:font-weight-complex="bold"/>
    </style:style>
    <style:style style:name="P6" style:family="paragraph" style:parent-style-name="Standard">
      <style:text-properties fo:font-size="14pt" fo:font-weight="bold" style:font-size-asian="14pt" style:font-weight-asian="bold" style:font-size-complex="14pt" style:font-weight-complex="bold"/>
    </style:style>
    <style:style style:name="P7" style:family="paragraph" style:parent-style-name="Standard">
      <style:text-properties fo:font-size="14pt" fo:font-weight="bold" officeooo:rsid="00112358" officeooo:paragraph-rsid="00112358" style:font-size-asian="14pt" style:font-weight-asian="bold" style:font-size-complex="14pt" style:font-weight-complex="bold"/>
    </style:style>
    <style:style style:name="P8" style:family="paragraph" style:parent-style-name="Standard">
      <style:text-properties officeooo:paragraph-rsid="0011a310"/>
    </style:style>
    <style:style style:name="P9" style:family="paragraph" style:parent-style-name="Standard">
      <style:text-properties officeooo:paragraph-rsid="0011a310"/>
    </style:style>
    <style:style style:name="P10" style:family="paragraph" style:parent-style-name="Standard">
      <style:text-properties fo:font-size="10pt" fo:font-style="italic" officeooo:paragraph-rsid="0011a310" style:font-size-asian="10pt" style:font-style-asian="italic" style:font-size-complex="10pt" style:font-style-complex="italic"/>
    </style:style>
    <style:style style:name="P11" style:family="paragraph" style:parent-style-name="Standard">
      <style:text-properties fo:font-size="10pt" fo:font-style="italic" officeooo:paragraph-rsid="0011f19b" style:font-size-asian="10pt" style:font-style-asian="italic" style:font-size-complex="10pt" style:font-style-complex="italic"/>
    </style:style>
    <style:style style:name="T1" style:family="text">
      <style:text-properties officeooo:rsid="00112358"/>
    </style:style>
    <style:style style:name="T2" style:family="text">
      <style:text-properties officeooo:rsid="0011a310"/>
    </style:style>
    <style:style style:name="T3" style:family="text">
      <style:text-properties style:font-name="Liberation Serif" officeooo:rsid="00112358"/>
    </style:style>
    <style:style style:name="T4" style:family="text">
      <style:text-properties fo:text-transform="uppercase" officeooo:rsid="00112358"/>
    </style:style>
    <style:style style:name="T5" style:family="text">
      <style:text-properties officeooo:rsid="0011f19b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age1" text:anchor-type="char" svg:x="-0.049cm" svg:y="-0.019cm" svg:width="3.175cm" svg:height="3.175cm" draw:z-index="0"><draw:image xlink:href="Pictures/100000000000007800000078CB39B8F5.jpg" xlink:type="simple" xlink:show="embed" xlink:actuate="onLoad" draw:mime-type="image/jpeg"/></draw:frame><text:tab/><text:tab/>ASSOCIATION POUR LE DÉVELOPPEMENT</text:p>
      <text:p text:style-name="Standard"><text:tab/><text:tab/><text:tab/>DES <text:span text:style-name="T4">MOBILITéS</text:span><text:span text:style-name="T1"> ACTIVES</text:span></text:p>
      <text:p text:style-name="Standard"><text:tab/><text:tab/> <text:s text:c="2"/><text:span text:style-name="T1">DANS</text:span> L’AGGLOMÉRATION BRIOCHINE</text:p>
      <text:p text:style-name="P3"/>
      <text:p text:style-name="P3"/>
      <text:p text:style-name="P3"><text:tab/><text:tab/><text:tab/>www.velo-utile.fr / contact@velo-utile.fr</text:p>
      <text:p text:style-name="P4"><text:tab/></text:p>
      <text:p text:style-name="P5">AG ordinaire de Vélo Utile du <text:span text:style-name="T1">12</text:span> septembre 202<text:span text:style-name="T1">6</text:span></text:p>
      <text:p text:style-name="P3"/>
      <text:p text:style-name="Horizontal_20_Line"/>
      <text:p text:style-name="P6">POUVOIR</text:p>
      <text:p text:style-name="Standard"/>
      <text:p text:style-name="Standard">Je, soussigné<text:span text:style-name="T3">·</text:span>e<text:tab/><text:tab/>………………………………………………………………...</text:p>
      <text:p text:style-name="P3">membre de l’association Vélo Utile, <text:span text:style-name="T2">à jour de ma cotisation annuelle</text:span></text:p>
      <text:p text:style-name="P3">mandate M/Mme<text:tab/><text:tab/>………………………………………………………………...</text:p>
      <text:p text:style-name="Standard"/>
      <text:p text:style-name="Standard">pour me représenter lors de l’assemblée générale du <text:span text:style-name="T1">12</text:span> septembre 202<text:span text:style-name="T1">6</text:span></text:p>
      <text:p text:style-name="P3">fait à<text:tab/>…………………………<text:tab/><text:tab/><text:tab/><text:tab/>le <text:s text:c="4"/>………………………<text:span text:style-name="T1">2026</text:span></text:p>
      <text:p text:style-name="Standard"/>
      <text:p text:style-name="Standard">signature précédée de « bon pour pouvoir »</text:p>
      <text:p text:style-name="P3"/>
      <text:p text:style-name="P2"/>
      <text:p text:style-name="P7">CANDIDATURE <text:span text:style-name="T5">au Conseil d’administration de Vélo Utile</text:span></text:p>
      <text:p text:style-name="P3"/>
      <text:p text:style-name="P3">Je, soussigné<text:span text:style-name="T3">·</text:span>e<text:tab/><text:tab/>………………………………………………………………...</text:p>
      <text:p text:style-name="P8">membre de l’association Vélo Utile, <text:span text:style-name="T2">à jour de ma cotisation annuelle</text:span></text:p>
      <text:p text:style-name="P3"/>
      <text:p text:style-name="P3"><text:s/>me présente <text:span text:style-name="T2">au Conseil d’Administration (CVU) de Vélo Utile</text:span></text:p>
      <text:p text:style-name="P3"/>
      <text:p text:style-name="P3">fait à<text:tab/>…………………………<text:tab/><text:tab/><text:tab/><text:tab/>le <text:s text:c="4"/>………………………<text:span text:style-name="T1">2026</text:span></text:p>
      <text:p text:style-name="P3"/>
      <text:p text:style-name="P8">signature <text:s/>précédée de <text:s/>« <text:span text:style-name="T2">Je m’engage à respecter les statuts et le règlement intérieur »</text:span>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10">Selon les statuts, <text:span text:style-name="T5">l</text:span>e CVU doit être composé de 5 à 20 membres. </text:p>
      <text:p text:style-name="P10">L’engagement se réduit à une réunion mensuelle d’1h30. Le reste peut être fait par mail, téléphone, etc.</text:p>
      <text:p text:style-name="P11">Nous espérons des candidats nombreux et de profils variés pour que le CVU soit représentatif de la diversité de l’association. <text:s/></text:p>
      <text:p text:style-name="P10">En effet, nous ne serons jamais trop nombreux pour développer l’usage du vélo qui, outre ses bénéfices pour la santé et le porte-monnaie, devient encore plus important face au dérèglement climatique.</text:p>
      <text:p text:style-name="P10">Et dans une tendance de recul du bénévolat et de montée de l’individualisme, s’engager est un geste fort pour y résister et promouvoir les valeurs de collectif et de solidarité.</text:p>
      <text:p text:style-name="P10">Merci donc de vous joindre à nous. Nous comptons sur vous !</text:p>
      <text:p text:style-name="P10">Le CVU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1" fo:font-size="12pt" fo:language="fr" fo:country="FR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1" fo:font-size="12pt" fo:language="fr" fo:country="FR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officeooo:paragraph-rsid="0011a310"/>
    </style:style>
    <style:style style:name="MT1" style:family="text">
      <style:text-properties officeooo:rsid="00112358"/>
    </style:style>
    <style:style style:name="MT2" style:family="text">
      <style:text-properties officeooo:rsid="0011a310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order-top="0.06pt solid #000000" fo:border-bottom="none" fo:border-left="none" fo:border-right="none" fo:padding="0.04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<text:s/></text:span><text:span text:style-name="MT2">Vélo Utile </text:span><text:span text:style-name="MT1"><text:s text:c="2"/>17 rue de Robien</text:span> 22000 SAINT-BRIEUC - SIRET 802 082 644 00039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18T15:10:47.856288078</meta:creation-date>
    <dc:date>2026-08-20T19:06:59.602755733</dc:date>
    <meta:editing-duration>PT10M34S</meta:editing-duration>
    <meta:editing-cycles>2</meta:editing-cycles>
    <meta:generator>LibreOffice/24.2.7.2$Linux_X86_64 LibreOffice_project/420$Build-2</meta:generator>
    <meta:document-statistic meta:table-count="0" meta:image-count="1" meta:object-count="0" meta:page-count="1" meta:paragraph-count="27" meta:word-count="253" meta:character-count="1665" meta:non-whitespace-character-count="1398"/>
  </office:meta>
</office:document-meta>
</file>